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Calibri" svg:font-family="Calibri" style:font-family-generic="swiss"/>
    <style:font-face style:name="Lucida Sans1" svg:font-family="'Lucida Sans'" style:font-family-generic="swiss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19df4" officeooo:paragraph-rsid="00019df4"/>
    </style:style>
    <style:style style:name="P2" style:family="paragraph" style:parent-style-name="Standard">
      <style:paragraph-properties fo:text-align="center" style:justify-single-word="false"/>
      <style:text-properties officeooo:rsid="00019df4" officeooo:paragraph-rsid="00019df4"/>
    </style:style>
    <style:style style:name="P3" style:family="paragraph" style:parent-style-name="Standard">
      <style:text-properties officeooo:rsid="00019df4" officeooo:paragraph-rsid="0002d0c1"/>
    </style:style>
    <style:style style:name="P4" style:family="paragraph" style:parent-style-name="Standard">
      <style:text-properties officeooo:rsid="00019df4" officeooo:paragraph-rsid="00053a82"/>
    </style:style>
    <style:style style:name="P5" style:family="paragraph" style:parent-style-name="Standard">
      <style:paragraph-properties fo:text-align="center" style:justify-single-word="false"/>
      <style:text-properties fo:font-size="20pt" fo:letter-spacing="0.035cm" fo:font-weight="bold" officeooo:rsid="00019df4" officeooo:paragraph-rsid="00019df4" style:font-size-asian="20pt" style:font-weight-asian="bold" style:font-size-complex="20pt" style:font-weight-complex="bold"/>
    </style:style>
    <style:style style:name="P6" style:family="paragraph" style:parent-style-name="Standard">
      <style:paragraph-properties fo:text-align="center" style:justify-single-word="false"/>
      <style:text-properties fo:font-size="20pt" fo:letter-spacing="0.035cm" fo:font-weight="bold" officeooo:rsid="00019df4" officeooo:paragraph-rsid="0002d0c1" style:font-size-asian="20pt" style:font-weight-asian="bold" style:font-size-complex="20pt" style:font-weight-complex="bold"/>
    </style:style>
    <style:style style:name="P7" style:family="paragraph" style:parent-style-name="Standard">
      <style:text-properties fo:font-size="10pt" fo:font-style="italic" officeooo:rsid="00019df4" officeooo:paragraph-rsid="00019df4" style:font-size-asian="10pt" style:font-style-asian="italic" style:font-size-complex="10pt" style:font-style-complex="italic"/>
    </style:style>
    <style:style style:name="P8" style:family="paragraph" style:parent-style-name="Standard">
      <style:text-properties fo:font-size="10pt" fo:font-style="italic" officeooo:rsid="00019df4" officeooo:paragraph-rsid="0002d0c1" style:font-size-asian="10pt" style:font-style-asian="italic" style:font-size-complex="10pt" style:font-style-complex="italic"/>
    </style:style>
    <style:style style:name="P9" style:family="paragraph" style:parent-style-name="Standard">
      <style:paragraph-properties fo:text-align="center" style:justify-single-word="false"/>
      <style:text-properties officeooo:paragraph-rsid="0002d0c1"/>
    </style:style>
    <style:style style:name="P10" style:family="paragraph" style:parent-style-name="Standard">
      <style:paragraph-properties fo:margin-top="0.101cm" fo:margin-bottom="0.101cm" loext:contextual-spacing="false" fo:line-height="115%"/>
      <style:text-properties officeooo:rsid="00019df4" officeooo:paragraph-rsid="00019df4"/>
    </style:style>
    <style:style style:name="P11" style:family="paragraph" style:parent-style-name="Standard">
      <style:paragraph-properties fo:margin-top="0.101cm" fo:margin-bottom="0.101cm" loext:contextual-spacing="false" fo:line-height="115%"/>
      <style:text-properties fo:font-size="12pt" officeooo:rsid="00019df4" officeooo:paragraph-rsid="00053a82" style:font-size-asian="10.5pt" style:font-size-complex="12pt"/>
    </style:style>
    <style:style style:name="P12" style:family="paragraph" style:parent-style-name="Standard">
      <style:paragraph-properties fo:margin-top="0.101cm" fo:margin-bottom="0.101cm" loext:contextual-spacing="false" fo:line-height="115%"/>
      <style:text-properties fo:font-size="12pt" officeooo:rsid="00053a82" officeooo:paragraph-rsid="00053a82" style:font-size-asian="10.5pt" style:font-size-complex="12pt"/>
    </style:style>
    <style:style style:name="P13" style:family="paragraph" style:parent-style-name="Standard">
      <style:paragraph-properties fo:margin-top="0.101cm" fo:margin-bottom="0.101cm" loext:contextual-spacing="false" fo:line-height="115%"/>
      <style:text-properties fo:font-size="12pt" fo:font-style="normal" fo:font-weight="normal" officeooo:rsid="00053a82" officeooo:paragraph-rsid="00053a82" style:font-size-asian="10.5pt" style:font-style-asian="normal" style:font-weight-asian="normal" style:font-size-complex="12pt" style:font-style-complex="normal" style:font-weight-complex="normal"/>
    </style:style>
    <style:style style:name="P14" style:family="paragraph" style:parent-style-name="Standard">
      <style:paragraph-properties fo:margin-top="0.101cm" fo:margin-bottom="0.101cm" loext:contextual-spacing="false" fo:line-height="115%"/>
      <style:text-properties fo:font-size="9pt" fo:font-style="italic" fo:font-weight="normal" officeooo:rsid="00019df4" officeooo:paragraph-rsid="00053a82" style:font-size-asian="9pt" style:font-style-asian="italic" style:font-weight-asian="normal" style:font-size-complex="9pt" style:font-style-complex="italic" style:font-weight-complex="normal"/>
    </style:style>
    <style:style style:name="P15" style:family="paragraph" style:parent-style-name="Standard">
      <style:paragraph-properties fo:margin-top="0cm" fo:margin-bottom="0cm" loext:contextual-spacing="false" fo:line-height="115%"/>
      <style:text-properties officeooo:rsid="00019df4" officeooo:paragraph-rsid="00019df4"/>
    </style:style>
    <style:style style:name="P16" style:family="paragraph" style:parent-style-name="Standard" style:list-style-name="L1">
      <style:paragraph-properties fo:margin-top="0cm" fo:margin-bottom="0cm" loext:contextual-spacing="false" fo:line-height="115%"/>
      <style:text-properties officeooo:rsid="00019df4" officeooo:paragraph-rsid="00019df4"/>
    </style:style>
    <style:style style:name="P17" style:family="paragraph" style:parent-style-name="Standard" style:list-style-name="L2">
      <style:paragraph-properties fo:margin-top="0cm" fo:margin-bottom="0cm" loext:contextual-spacing="false" fo:line-height="115%"/>
      <style:text-properties officeooo:rsid="00019df4" officeooo:paragraph-rsid="00019df4"/>
    </style:style>
    <style:style style:name="P18" style:family="paragraph" style:parent-style-name="Standard" style:list-style-name="L3">
      <style:paragraph-properties fo:margin-top="0cm" fo:margin-bottom="0cm" loext:contextual-spacing="false" fo:line-height="115%"/>
      <style:text-properties officeooo:rsid="00019df4" officeooo:paragraph-rsid="00019df4"/>
    </style:style>
    <style:style style:name="P19" style:family="paragraph" style:parent-style-name="Standard">
      <style:paragraph-properties fo:margin-top="0cm" fo:margin-bottom="0cm" loext:contextual-spacing="false" fo:line-height="115%"/>
      <style:text-properties fo:font-size="12pt" officeooo:rsid="00019df4" officeooo:paragraph-rsid="00053a82" style:font-size-asian="10.5pt" style:font-size-complex="12pt"/>
    </style:style>
    <style:style style:name="P20" style:family="paragraph" style:parent-style-name="Standard">
      <style:paragraph-properties fo:margin-top="0cm" fo:margin-bottom="0cm" loext:contextual-spacing="false" fo:line-height="115%"/>
      <style:text-properties fo:font-size="12pt" officeooo:rsid="0002d0c1" officeooo:paragraph-rsid="0002d0c1" style:font-size-asian="10.5pt" style:font-size-complex="12pt"/>
    </style:style>
    <style:style style:name="P21" style:family="paragraph" style:parent-style-name="Standard">
      <style:paragraph-properties fo:margin-top="0cm" fo:margin-bottom="0cm" loext:contextual-spacing="false" fo:line-height="115%"/>
      <style:text-properties fo:font-size="12pt" officeooo:rsid="0002d0c1" officeooo:paragraph-rsid="00053a82" style:font-size-asian="10.5pt" style:font-size-complex="12pt"/>
    </style:style>
    <style:style style:name="T1" style:family="text">
      <style:text-properties fo:font-size="9pt" style:font-size-asian="9pt" style:font-size-complex="9pt"/>
    </style:style>
    <style:style style:name="T2" style:family="text">
      <style:text-properties fo:font-size="9pt" fo:font-style="italic" style:font-size-asian="9pt" style:font-style-asian="italic" style:font-size-complex="9pt" style:font-style-complex="italic"/>
    </style:style>
    <style:style style:name="T3" style:family="text">
      <style:text-properties fo:font-size="9pt" fo:font-style="italic" fo:font-weight="normal" style:font-size-asian="9pt" style:font-style-asian="italic" style:font-weight-asian="normal" style:font-size-complex="9pt" style:font-style-complex="italic" style:font-weight-complex="normal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officeooo:rsid="0002d0c1"/>
    </style:style>
    <style:style style:name="T6" style:family="text">
      <style:text-properties fo:font-size="20pt" fo:letter-spacing="0.035cm" fo:font-weight="bold" officeooo:rsid="0002d0c1" style:font-size-asian="20pt" style:font-weight-asian="bold" style:font-size-complex="20pt" style:font-weight-complex="bold"/>
    </style:style>
    <style:style style:name="T7" style:family="text">
      <style:text-properties fo:font-size="20pt" fo:letter-spacing="0.035cm" fo:font-weight="bold" officeooo:rsid="00019df4" style:font-size-asian="20pt" style:font-weight-asian="bold" style:font-size-complex="20pt" style:font-weight-complex="bold"/>
    </style:style>
    <style:style style:name="T8" style:family="text">
      <style:text-properties officeooo:rsid="00049a27"/>
    </style:style>
    <style:style style:name="T9" style:family="text">
      <style:text-properties officeooo:rsid="00053a82"/>
    </style:style>
    <style:style style:name="T10" style:family="text">
      <style:text-properties fo:font-style="italic" style:font-style-asian="italic" style:font-style-complex="italic"/>
    </style:style>
    <style:style style:name="T11" style:family="text">
      <style:text-properties fo:font-style="italic" officeooo:rsid="00049a27" style:font-style-asian="italic" style:font-style-complex="italic"/>
    </style:style>
    <style:style style:name="T12" style:family="text">
      <style:text-properties fo:font-style="italic" officeooo:rsid="00053a82" style:font-style-asian="italic" style:font-style-complex="italic"/>
    </style:style>
    <style:style style:name="T13" style:family="text">
      <style:text-properties fo:font-style="italic" fo:font-weight="normal" style:font-style-asian="italic" style:font-weight-asian="normal" style:font-style-complex="italic" style:font-weight-complex="normal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KARTA ZGŁOSZENIA DZIECKA</text:p>
      <text:p text:style-name="P5">DO ŚWIETLICY SZKOLNEJ</text:p>
      <text:p text:style-name="P1"/>
      <text:p text:style-name="P2">Szkoła Podstawowa im. KEN w Czubrowicach</text:p>
      <text:p text:style-name="P1"/>
      <text:p text:style-name="P7">(Kartę wypełniają rodzice lub prawni opiekunowie dziecka)</text:p>
      <text:p text:style-name="P15">Proszę o przyjęcie w roku szkolnym <text:span text:style-name="T4">2026/2027</text:span> do świetlicy szkolnej:</text:p>
      <text:p text:style-name="P10">Imię <text:span text:style-name="T5">i</text:span> nazwisko dziecka ……………………………………………………………………………………………………………………</text:p>
      <text:p text:style-name="P10">Data urodzenia dziecka ……………………………………………………… Klasa ………………………………………………….</text:p>
      <text:p text:style-name="P10">Adres zamieszkania dziecka ……………………………………………………………………………………………………………..</text:p>
      <text:p text:style-name="P15">Imiona i nazwiska rodziców (opiekunów prawnych)</text:p>
      <text:list xml:id="list573745696" text:style-name="L1">
        <text:list-item>
          <text:p text:style-name="P16">Matki……………………………………………………………….</text:p>
        </text:list-item>
        <text:list-item>
          <text:p text:style-name="P16">Ojca ………………………………………………………………..</text:p>
        </text:list-item>
      </text:list>
      <text:p text:style-name="P15">Numery telefonów</text:p>
      <text:list xml:id="list2123314573" text:style-name="L2">
        <text:list-item>
          <text:p text:style-name="P17">Matki ………………………………………………………………</text:p>
        </text:list-item>
        <text:list-item>
          <text:p text:style-name="P17">Ojca…………………………………………………………………</text:p>
        </text:list-item>
      </text:list>
      <text:p text:style-name="P15">Telefon do pracy</text:p>
      <text:list xml:id="list832075976" text:style-name="L3">
        <text:list-item>
          <text:p text:style-name="P18">Matki ……………………………………………………………..</text:p>
        </text:list-item>
        <text:list-item>
          <text:p text:style-name="P18">Ojca ……………………………………………………………….</text:p>
        </text:list-item>
      </text:list>
      <text:p text:style-name="P15"/>
      <text:p text:style-name="P15">Ważne informacje o zdrowiu dziecka (stałe choroby, dolegliwości, powody szczególnej uwagi ze strony wychowawcy)</text:p>
      <text:p text:style-name="P15">…………………………………………………………………………………………………………………………………………………………</text:p>
      <text:p text:style-name="P15">…………………………………………………………………………………………………………………………………………………………</text:p>
      <text:p text:style-name="P15">…………………………………………………………………………………………………………………………………………………………</text:p>
      <text:p text:style-name="P15">…………………………………………………………………………………………………………………………………………………………</text:p>
      <text:p text:style-name="P15"/>
      <text:p text:style-name="P15">My niżej podpisani deklarujemy udział naszego dziecka w zajęciach świetlicowych w następujących dniach i godzinach (zgodnych z regulaminem świetlicy szkolnej):</text:p>
      <text:p text:style-name="P15"/>
      <text:p text:style-name="P15">Poniedziałek, godz: ………………………………………..<text:tab/>…………………………………………………………………………</text:p>
      <text:p text:style-name="P15">Wtorek, godz: ………………………………………………..<text:tab/>…………………………………………………………………………</text:p>
      <text:p text:style-name="P15">Środa, godz: …………………………………………………..<text:tab/>…………………………………………………………………………</text:p>
      <text:p text:style-name="P15">Czwartek, godz: ……………………………………………..<text:tab/>…………………………………………………………………………</text:p>
      <text:p text:style-name="P15">Piątek, godz: ………………………………………………….<text:tab/>…………………………………………………………………………</text:p>
      <text:p text:style-name="P15"/>
      <text:p text:style-name="P15">Oświadczam, iż przedłożone przeze mnie w niniejszej karcie informacje są zgodne ze stanem faktycznym.</text:p>
      <text:p text:style-name="P1"/>
      <text:p text:style-name="P1"/>
      <text:p text:style-name="P1"><text:tab/><text:tab/><text:tab/><text:tab/><text:tab/><text:tab/><text:tab/>…………………………………………………………………………</text:p>
      <text:p text:style-name="P1"><text:tab/><text:tab/><text:tab/><text:tab/><text:tab/><text:tab/><text:tab/><text:tab/> <text:s text:c="6"/><text:span text:style-name="T1">(data i podpis rodzica / opiekuna)</text:span></text:p>
      <text:p text:style-name="P9"><text:soft-page-break/><text:span text:style-name="T6">INFORMACJE O ODBIERANIU</text:span><text:span text:style-name="T7"> DZIECKA</text:span></text:p>
      <text:p text:style-name="P6"><text:span text:style-name="T5">ZE</text:span> ŚWIETLICY SZKOLNEJ</text:p>
      <text:p text:style-name="P3"/>
      <text:p text:style-name="P3"/>
      <text:p text:style-name="P8"/>
      <text:p text:style-name="P20"><text:tab/>W<text:span text:style-name="T8">yrażam zgodę na samodzielne wyjście dziecka ze świetlicy w </text:span><text:span text:style-name="T9">następujące</text:span><text:span text:style-name="T8"> dnie, w podanych godzinach</text:span><text:span text:style-name="T11"> (proszę o podanie dni i godzin)</text:span><text:span text:style-name="T8">. </text:span><text:span text:style-name="T9">Jednocześnie</text:span><text:span text:style-name="T8"> oświadczam, że ponoszę odpowiedzialność za samodzielny powrót dziecka do domu:</text:span></text:p>
      <text:p text:style-name="P20">…………………………………………………………………………………………………………………………………………………………</text:p>
      <text:p text:style-name="P21">…………………………………………………………………………………………………………………………………………………………</text:p>
      <text:p text:style-name="P21">…………………………………………………………………………………………………………………………………………………………</text:p>
      <text:p text:style-name="P21">…………………………………………………………………………………………………………………………………………………………</text:p>
      <text:p text:style-name="P21"/>
      <text:p text:style-name="P21"/>
      <text:p text:style-name="P4"><text:tab/><text:tab/><text:tab/><text:tab/><text:tab/><text:tab/><text:tab/>…………………………………………………………………………</text:p>
      <text:p text:style-name="P19"><text:tab/><text:tab/><text:tab/><text:tab/><text:tab/><text:tab/><text:tab/><text:tab/> <text:s text:c="4"/><text:span text:style-name="T10"><text:s text:c="2"/></text:span><text:span text:style-name="T2">(data i podpis rodzica / opiekuna)</text:span></text:p>
      <text:p text:style-name="P19"><text:span text:style-name="T1"/></text:p>
      <text:p text:style-name="P19"><text:tab/><text:span text:style-name="T9">Oświadczam, że będę odbierać dziecko osobiście lub wyłącznie przez niżej wymienione osoby:</text:span></text:p>
      <text:p text:style-name="P19"/>
      <text:p text:style-name="P12">1. ………………………………………………………….....……..<text:tab/>4. …………………………………………………..………………..</text:p>
      <text:p text:style-name="P12">2. ………………………………………………………..…………..<text:tab/>5. …………………………………..…………...…………………..</text:p>
      <text:p text:style-name="P12">3. ………………………………………………………..…………..<text:tab/>6. …………………………………..………...……………………<text:span text:style-name="T5">..</text:span></text:p>
      <text:p text:style-name="P21"/>
      <text:p text:style-name="P21"/>
      <text:p text:style-name="P4"><text:tab/><text:tab/><text:tab/><text:tab/><text:tab/><text:tab/><text:tab/>…………………………………………………………………………</text:p>
      <text:p text:style-name="P11"><text:tab/><text:tab/><text:tab/><text:tab/><text:tab/><text:tab/><text:tab/><text:tab/> <text:s text:c="6"/><text:span text:style-name="T3">(data i podpis rodzica / opiekuna)</text:span></text:p>
      <text:p text:style-name="P11"><text:span text:style-name="T3"/></text:p>
      <text:p text:style-name="P12"><text:span text:style-name="T13">W przypadku jakichkolwiek zmian w sposobie odbioru lub powrotu dziecka do domu informacje w formie pisemnej należy przekazywać bezpośrednio do wychowawcy świetlicy.</text:span></text:p>
      <text:p text:style-name="P13"><text:tab/>Jednocześnie oświadczam, że zapoznałam/em się z Regulaminem świetlicy szkolnej i zobowiązuję się przestrzegać jej zapisów.</text:p>
      <text:p text:style-name="P13"><text:tab/>Wyrażam zgodę, na przetwarzanie danych osobowych dla potrzeb zapisów do świetlicy szkolnej<text:span text:style-name="T10"> (zgodnie z Ustawą z dnia 10 maja 2018 r. o ochronie danych osobowych, Dz. U. Z 2018 poz 1000 oraz rozporządzeniem Parlamentu Europejskiego i Rady (UE) 2016/679 z dnia 27 kwietnia 2016 r. w sprawie ochrony osób fizycznych w związku z przetwarzaniem danych osobowych i w sprawie swobodnego przepływu takich danych oraz uchulenia dyrektywy 95/46/WE).</text:span></text:p>
      <text:p text:style-name="P13"><text:span text:style-name="T10"/></text:p>
      <text:p text:style-name="P4">……………………………………….<text:tab/><text:tab/><text:tab/><text:tab/>…………………………………………………………………………</text:p>
      <text:p text:style-name="P14"><text:tab/><text:span text:style-name="T9">(data)</text:span><text:tab/><text:tab/><text:tab/><text:tab/><text:tab/><text:tab/><text:tab/> <text:s text:c="11"/><text:span text:style-name="T9">(</text:span>podpis rodzica / opiekuna)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Calibri" svg:font-family="Calibri" style:font-family-generic="swiss"/>
    <style:font-face style:name="Lucida Sans1" svg:font-family="'Lucida Sans'" style:font-family-generic="swiss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Calibri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Calibri" fo:font-family="Calibri" style:font-family-generic="swiss"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size-asian="12pt" style:font-name-complex="Lucida Sans1" style:font-family-complex="'Lucida Sans'" style:font-family-generic-complex="swiss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6-09-15T10:01:54.881000000</meta:creation-date>
    <dc:date>2026-09-15T11:17:34.680000000</dc:date>
    <meta:editing-duration>PT12M47S</meta:editing-duration>
    <meta:editing-cycles>1</meta:editing-cycles>
    <meta:document-statistic meta:table-count="0" meta:image-count="0" meta:object-count="0" meta:page-count="2" meta:paragraph-count="51" meta:word-count="341" meta:character-count="3491" meta:non-whitespace-character-count="3115"/>
    <meta:generator>LibreOffice/6.4.0.3$Windows_X86_64 LibreOffice_project/b0a288ab3d2d4774cb44b62f04d5d28733ac6df8</meta:generator>
  </office:meta>
</office:document-meta>
</file>